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yriad Web Pro" svg:font-family="'Myriad Web Pro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2">
      <style:paragraph-properties fo:padding="0.049cm" fo:border="0.06pt solid #e5e5e5"/>
      <style:text-properties style:font-name="Myriad Web Pro"/>
    </style:style>
    <style:style style:name="P2" style:family="paragraph" style:parent-style-name="Text_20_body">
      <style:text-properties style:font-name="Myriad Web Pro" officeooo:rsid="0000c9ff" officeooo:paragraph-rsid="0000c9ff"/>
    </style:style>
    <style:style style:name="P3" style:family="paragraph" style:parent-style-name="Text_20_body">
      <style:text-properties officeooo:rsid="0001515b" officeooo:paragraph-rsid="0001515b"/>
    </style:style>
    <style:style style:name="P4" style:family="paragraph" style:parent-style-name="Text_20_body">
      <style:paragraph-properties fo:padding="0.049cm" fo:border="0.06pt solid #e5e5e5"/>
    </style:style>
    <style:style style:name="P5" style:family="paragraph" style:parent-style-name="Text_20_body">
      <style:paragraph-properties fo:padding="0.049cm" fo:border="0.06pt solid #e5e5e5"/>
      <style:text-properties style:font-name="Myriad Web Pro"/>
    </style:style>
    <style:style style:name="P6" style:family="paragraph" style:parent-style-name="Title">
      <style:text-properties officeooo:rsid="0000c9ff" officeooo:paragraph-rsid="0000c9ff"/>
    </style:style>
    <style:style style:name="T1" style:family="text">
      <style:text-properties officeooo:rsid="0000c9ff"/>
    </style:style>
    <style:style style:name="T2" style:family="text">
      <style:text-properties loext:padding="0.049cm" loext:border="0.06pt solid #e5e5e5"/>
    </style:style>
    <style:style style:name="T3" style:family="text">
      <style:text-properties style:font-name="Myriad Web Pro"/>
    </style:style>
    <style:style style:name="T4" style:family="text">
      <style:text-properties style:font-name="Myriad Web Pro" loext:padding="0.049cm" loext:border="0.06pt solid #e5e5e5"/>
    </style:style>
    <style:style style:name="T5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hoto Ephemeris</text:p>
      <text:p text:style-name="P2"><text:span text:style-name="T5">Photo Ephemeris Web</text:span> is the latest incarnation of the original 'TPE', and is the outdoor photography planning tool used by tens of thousands of photographers, amateur and professional, around the world.</text:p>
      <text:p text:style-name="P5">Its core purpose remains the same as ever: to provide an elegant, visual way to plan the natural light of the sun and the moon for your outdoor photography.</text:p>
      <text:h text:style-name="P1" text:outline-level="2">Free to use</text:h>
      <text:p text:style-name="P4"><text:span text:style-name="T3">You can use Photo Ephemeris Web </text:span><text:span text:style-name="Strong_20_Emphasis"><text:span text:style-name="T4">free of charge</text:span></text:span><text:span text:style-name="T3">. It's a great way to get started learning about photography planning. Try it out today to get a sense of the sort of insights you can gain.</text:span></text:p>
      <text:h text:style-name="P1" text:outline-level="2">No download needed</text:h>
      <text:p text:style-name="P5">There's nothing to download or install with Photo Ephemeris Web: you simply open it directly in your browser.</text:p>
      <text:p text:style-name="P4"><text:span text:style-name="T3">You'll need to be running an up-to-date </text:span><text:a xlink:type="simple" xlink:href="https://browsehappy.com/" text:style-name="Internet_20_link" text:visited-style-name="Visited_20_Internet_20_Link"><text:span text:style-name="T4">modern web browser</text:span></text:a><text:span text:style-name="T3">, which you can download for free.</text:span></text:p>
      <text:h text:style-name="P1" text:outline-level="2">Locations and shot plans</text:h>
      <text:p text:style-name="P5">Save your favo<text:span text:style-name="T1">u</text:span>rite locations and they'll synchronize automatically between your devices.</text:p>
      <text:p text:style-name="P5">You can copy, save, or share a link to your shots planned with Photo Ephemeris Web. And if you have the mobile app, you can open the same link directly on your device!</text:p>
      <text:p text:style-name="P3">When first opened you will get a today’s date and a map with the Default location in the centre with a red pin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yriad Web Pro" svg:font-family="'Myriad Web Pro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" style:font-family-complex="Arial" style:font-family-generic-complex="system" style:font-pitch-complex="variable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7-06T12:05:07.995000000</meta:creation-date>
    <dc:date>2021-07-06T12:22:06.268000000</dc:date>
    <meta:editing-duration>PT17M1S</meta:editing-duration>
    <meta:editing-cycles>2</meta:editing-cycles>
    <meta:generator>LibreOffice/7.0.4.2$Windows_X86_64 LibreOffice_project/dcf040e67528d9187c66b2379df5ea4407429775</meta:generator>
    <meta:document-statistic meta:table-count="0" meta:image-count="0" meta:object-count="0" meta:page-count="1" meta:paragraph-count="12" meta:word-count="209" meta:character-count="1179" meta:non-whitespace-character-count="982"/>
  </office:meta>
</office:document-meta>
</file>