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1" svg:font-family="Arial, Verdana, Helvetica, sans-serif"/>
    <style:font-face style:name="Helvetica" svg:font-family="Helvetica, Arial, sans-serif"/>
    <style:font-face style:name="Arial2"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fo:font-size="14pt" officeooo:rsid="001b2d7c" officeooo:paragraph-rsid="001b2d7c" style:font-size-asian="12.25pt" style:font-size-complex="14pt"/>
    </style:style>
    <style:style style:name="P2" style:family="paragraph" style:parent-style-name="Standard">
      <style:text-properties fo:font-size="14pt" style:font-size-asian="14pt" style:font-size-complex="14pt"/>
    </style:style>
    <style:style style:name="P3" style:family="paragraph" style:parent-style-name="Standard">
      <style:text-properties fo:font-size="14pt" officeooo:rsid="001cd969" officeooo:paragraph-rsid="001cd969" style:font-size-asian="14pt" style:font-size-complex="14pt"/>
    </style:style>
    <style:style style:name="P4" style:family="paragraph" style:parent-style-name="Standard">
      <style:text-properties fo:font-size="14pt" officeooo:paragraph-rsid="001d43d8" style:font-size-asian="14pt" style:font-size-complex="14pt"/>
    </style:style>
    <style:style style:name="P5" style:family="paragraph" style:parent-style-name="Standard">
      <style:text-properties fo:font-size="14pt" officeooo:rsid="001d43d8" officeooo:paragraph-rsid="001d43d8" style:font-size-asian="14pt" style:font-size-complex="14pt"/>
    </style:style>
    <style:style style:name="P6" style:family="paragraph" style:parent-style-name="Standard">
      <style:text-properties fo:font-size="20pt" fo:font-weight="bold" style:font-weight-asian="bold" style:font-weight-complex="bold"/>
    </style:style>
    <style:style style:name="P7" style:family="paragraph" style:parent-style-name="Standard">
      <style:text-properties officeooo:rsid="001cd969" officeooo:paragraph-rsid="001cd969"/>
    </style:style>
    <style:style style:name="P8" style:family="paragraph" style:parent-style-name="Standard">
      <style:text-properties fo:font-size="36pt" fo:font-weight="bold" officeooo:rsid="001b2d7c" officeooo:paragraph-rsid="001b2d7c" style:font-size-asian="12.25pt" style:font-weight-asian="bold" style:font-size-complex="14pt" style:font-weight-complex="bold"/>
    </style:style>
    <style:style style:name="T1" style:family="text">
      <style:text-properties officeooo:rsid="001cd969"/>
    </style:style>
    <style:style style:name="T2" style:family="text">
      <style:text-properties officeooo:rsid="001d43d8"/>
    </style:style>
    <style:style style:name="T3" style:family="text">
      <style:text-properties style:text-position="super 58%" officeooo:rsid="001d43d8"/>
    </style:style>
    <style:style style:name="T4" style:family="text">
      <style:text-properties style:text-position="0% 100%"/>
    </style:style>
    <style:style style:name="T5" style:family="text">
      <style:text-properties officeooo:rsid="001fae57"/>
    </style:style>
    <style:style style:name="T6" style:family="text">
      <style:text-properties fo:font-variant="normal" fo:text-transform="none" fo:color="#d3daed" loext:opacity="100%" style:font-name="Helvetica" fo:font-size="9.75pt" fo:letter-spacing="normal" fo:font-style="normal" fo:font-weight="normal"/>
    </style:style>
    <style:style style:name="T7" style:family="text">
      <style:text-properties fo:font-variant="normal" fo:text-transform="none" fo:color="#d3daed" loext:opacity="100%" style:font-name="Liberation Serif" fo:font-size="9.75pt" fo:letter-spacing="normal" fo:font-style="normal" fo:font-weight="normal"/>
    </style:style>
    <style:style style:name="T8" style:family="text">
      <style:text-properties fo:font-style="italic" officeooo:rsid="001d43d8" style:font-style-asian="italic" style:font-style-complex="italic"/>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Engraved Wood</text:p>
      <text:p text:style-name="P1"/>
      <text:p text:style-name="P1">This topic came to me when I considered the latest exhibition at Salisbury Museum.</text:p>
      <text:p text:style-name="P6"><text:bookmark text:name="page-title"/>Cutting It Fine: The Art of the British Wood Engraver.</text:p>
      <text:p text:style-name="P7"/>
      <text:p text:style-name="P3">So the topic for your homework is Engraved Wood. Now initially this looks a bit uninteresting but like most things in life the more you delve into it the more you learn and the more fascinating it turns out to be.</text:p>
      <text:p text:style-name="P3"/>
      <text:p text:style-name="P2"><text:span text:style-name="T1">I went to see what the Internet could show me. I showed those I found. But then some of you want to go out and discover more in the afternoon. Janet suggested Stratford church could be good to find examples. I found that the Stratford village website is quite brilliant with all manner of interesting ideas strewn hither and yon. But the one I honed in on was one the </text:span>Graffiti. <text:span text:style-name="T1">There are 465 marks in or on the church and all have been examined in great detail. The methods of photographing some of them in order to shown the engraved marks more clearly will fascinate Terry at least and it is a topic I shall bring up at the next Onward class </text:span><text:span text:style-name="T2">3</text:span><text:span text:style-name="T3">rd</text:span><text:span text:style-name="T2"> November 2021. All welcome to join in.</text:span></text:p>
      <text:p text:style-name="P4"><text:span text:style-name="T2"><text:line-break/>If you look at one of </text:span><text:span text:style-name="T8">Howard Phipps</text:span><text:span text:style-name="T2"> prints from his engraving they are quite superb and so intricate. How he gets so much detail in such a small space is simply incredible. Go to the Museum and see for yourself. He normally uses wood and fine chisels and these blocks are the things I want you to photograph if you possibly can.</text:span></text:p>
      <text:p text:style-name="P5">This will require a very steady such as a tripod, a low ISO setting and grazing light to show the grooves best.</text:p>
      <text:p text:style-name="P5">I have found other pieces of carved wood that are as good. You will need to keep an eye open.</text:p>
      <text:p text:style-name="P5">You may well have suitable items at home already.</text:p>
      <text:p text:style-name="P6"/>
      <text:p text:style-name="P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1" svg:font-family="Arial, Verdana, Helvetica, sans-serif"/>
    <style:font-face style:name="Helvetica" svg:font-family="Helvetica, Arial, sans-serif"/>
    <style:font-face style:name="Arial2"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1-10-28T15:38:31.767000000</meta:creation-date>
    <dc:date>2021-10-28T17:22:42.819000000</dc:date>
    <meta:editing-duration>PT14M</meta:editing-duration>
    <meta:editing-cycles>6</meta:editing-cycles>
    <meta:generator>LibreOffice/7.0.4.2$Windows_X86_64 LibreOffice_project/dcf040e67528d9187c66b2379df5ea4407429775</meta:generator>
    <meta:document-statistic meta:table-count="0" meta:image-count="0" meta:object-count="0" meta:page-count="1" meta:paragraph-count="9" meta:word-count="312" meta:character-count="1630" meta:non-whitespace-character-count="1326"/>
  </office:meta>
</office:document-meta>
</file>