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7.2mm"/>
    </style:style>
    <style:style style:name="co2" style:family="table-column">
      <style:table-column-properties fo:break-before="auto" style:column-width="125.47mm"/>
    </style:style>
    <style:style style:name="co3" style:family="table-column">
      <style:table-column-properties fo:break-before="auto" style:column-width="22.58mm"/>
    </style:style>
    <style:style style:name="ro1" style:family="table-row">
      <style:table-row-properties style:row-height="9.45mm" fo:break-before="auto" style:use-optimal-row-height="true"/>
    </style:style>
    <style:style style:name="ro2" style:family="table-row">
      <style:table-row-properties style:row-height="5.29mm" fo:break-before="auto" style:use-optimal-row-height="true"/>
    </style:style>
    <style:style style:name="ro3" style:family="table-row">
      <style:table-row-properties style:row-height="5.06mm" fo:break-before="auto" style:use-optimal-row-height="true"/>
    </style:style>
    <style:style style:name="ro4" style:family="table-row">
      <style:table-row-properties style:row-height="4.89mm" fo:break-before="auto" style:use-optimal-row-height="true"/>
    </style:style>
    <style:style style:name="ro5" style:family="table-row">
      <style:table-row-properties style:row-height="4.52m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style:font-name="Liberation Serif" fo:font-size="22pt" style:font-size-asian="22pt" style:font-size-complex="22pt"/>
    </style:style>
    <style:style style:name="ce2" style:family="table-cell" style:parent-style-name="Default">
      <style:table-cell-properties fo:wrap-option="wrap"/>
      <style:text-properties style:use-window-font-color="true" style:text-outline="false" style:text-line-through-style="none" style:text-line-through-type="none" style:font-name="Liberation Serif" fo:font-size="12pt" fo:language="en" fo:country="GB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2pt" style:language-asian="zh" style:country-asian="CN" style:font-style-asian="normal" style:font-weight-asian="normal" style:font-name-complex="Tahoma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3" style:family="table-cell" style:parent-style-name="Default">
      <style:text-properties fo:font-size="12pt" style:font-size-asian="12pt" style:font-size-complex="12pt"/>
    </style:style>
    <style:style style:name="ce4" style:family="table-cell" style:parent-style-name="Default">
      <style:text-properties style:font-name="Liberation Serif" fo:font-size="12pt" style:font-size-asian="12pt" style:font-size-complex="12pt"/>
    </style:style>
    <style:style style:name="ce5" style:family="table-cell" style:parent-style-name="Default">
      <style:text-properties style:font-name="Liberation Serif" fo:font-size="11pt" style:font-size-asian="11pt" style:font-size-complex="11pt"/>
    </style:style>
    <style:style style:name="ce6" style:family="table-cell" style:parent-style-name="Default">
      <style:text-properties style:font-name="Liberation Serif"/>
    </style:style>
  </office:automatic-styles>
  <office:body>
    <office:spreadsheet>
      <table:calculation-settings table:automatic-find-labels="false" table:use-regular-expressions="false" table:use-wildcards="true"/>
      <table:table table:name="Sheet1" table:style-name="ta1">
        <table:table-column table:style-name="co1" table:default-cell-style-name="Default"/>
        <table:table-column table:style-name="co2" table:default-cell-style-name="ce4"/>
        <table:table-row table:style-name="ro1">
          <table:table-cell/>
          <table:table-cell table:style-name="ce1" office:value-type="string" calcext:value-type="string">
            <text:p>Forms of Air Taxis</text:p>
          </table:table-cell>
        </table:table-row>
        <table:table-row table:style-name="ro2">
          <table:table-cell office:value-type="float" office:value="1" calcext:value-type="float">
            <text:p>1</text:p>
          </table:table-cell>
          <table:table-cell table:style-name="ce2" office:value-type="string" calcext:value-type="string">
            <text:p><text:a xlink:href="https://newatlas.com/aircraft/jaunt-air-mobility-evtol-gyrodyne-air-taxi/?utm_source=New+Atlas+Subscribers&amp;utm_campaign=e6a3ee6723-EMAIL_CAMPAIGN_2020_04_13_01_23&amp;utm_medium=email&amp;utm_term=0_65b67362bd-e6a3ee6723-92481413" xlink:type="simple">Jaunt’s ROSA gyrodyne</text:a></text:p>
          </table:table-cell>
        </table:table-row>
        <table:table-row table:style-name="ro3"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<text:a xlink:href="https://newatlas.com/skyports-concepts-uber-elevate/54576/?utm_source=New+Atlas+Subscribers&amp;utm_campaign=e6a3ee6723-EMAIL_CAMPAIGN_2020_04_13_01_23&amp;utm_medium=email&amp;utm_term=0_65b67362bd-e6a3ee6723-92481413" xlink:type="simple">The launchpad for Uber's flying taxis</text:a></text:p>
          </table:table-cell>
        </table:table-row>
        <table:table-row table:style-name="ro3">
          <table:table-cell office:value-type="float" office:value="3" calcext:value-type="float">
            <text:p>3</text:p>
          </table:table-cell>
          <table:table-cell office:value-type="string" calcext:value-type="string">
            <text:p><text:a xlink:href="https://newatlas.com/aircraft/interview-the-next-steps-for-liliums-evtol-air-taxi-service/?utm_source=New+Atlas+Subscribers&amp;utm_campaign=e6a3ee6723-EMAIL_CAMPAIGN_2020_04_13_01_23&amp;utm_medium=email&amp;utm_term=0_65b67362bd-e6a3ee6723-92481413" xlink:type="simple">Lilium's eVTOL air taxi service</text:a></text:p>
          </table:table-cell>
        </table:table-row>
        <table:table-row table:style-name="ro3">
          <table:table-cell office:value-type="float" office:value="4" calcext:value-type="float">
            <text:p>4</text:p>
          </table:table-cell>
          <table:table-cell office:value-type="string" calcext:value-type="string">
            <text:p><text:a xlink:href="https://newatlas.com/aircraft/bell-nexus-air-taxi-all-electric/?utm_source=New+Atlas+Subscribers&amp;utm_campaign=e6a3ee6723-EMAIL_CAMPAIGN_2020_04_13_01_23&amp;utm_medium=email&amp;utm_term=0_65b67362bd-e6a3ee6723-92481413" xlink:type="simple">Bell refines its air taxi design and adds an all-electric option</text:a></text:p>
          </table:table-cell>
        </table:table-row>
        <table:table-row table:style-name="ro3">
          <table:table-cell office:value-type="float" office:value="5" calcext:value-type="float">
            <text:p>5</text:p>
          </table:table-cell>
          <table:table-cell office:value-type="string" calcext:value-type="string">
            <text:p><text:a xlink:href="https://newatlas.com/aircraft/joby-aviation-toyota-evtol-air-taxi/?utm_source=New+Atlas+Subscribers&amp;utm_campaign=e6a3ee6723-EMAIL_CAMPAIGN_2020_04_13_01_23&amp;utm_medium=email&amp;utm_term=0_65b67362bd-e6a3ee6723-92481413" xlink:type="simple">eVTOL air taxis a reality</text:a></text:p>
          </table:table-cell>
        </table:table-row>
        <table:table-row table:style-name="ro3">
          <table:table-cell office:value-type="float" office:value="6" calcext:value-type="float">
            <text:p>6</text:p>
          </table:table-cell>
          <table:table-cell office:value-type="string" calcext:value-type="string">
            <text:p><text:a xlink:href="https://newatlas.com/alakai-skai-brian-morrison-interview/60032/?utm_source=New+Atlas+Subscribers&amp;utm_campaign=e6a3ee6723-EMAIL_CAMPAIGN_2020_04_13_01_23&amp;utm_medium=email&amp;utm_term=0_65b67362bd-e6a3ee6723-92481413" xlink:type="simple">Air taxis will cost the same per mile as taking an Uber</text:a></text:p>
          </table:table-cell>
        </table:table-row>
        <table:table-row table:style-name="ro3">
          <table:table-cell office:value-type="float" office:value="7" calcext:value-type="float">
            <text:p>7</text:p>
          </table:table-cell>
          <table:table-cell office:value-type="string" calcext:value-type="string">
            <text:p><text:a xlink:href="https://newatlas.com/urban-transport/hyundai-uber-air-taxi/?utm_source=New+Atlas+Subscribers&amp;utm_campaign=e6a3ee6723-EMAIL_CAMPAIGN_2020_04_13_01_23&amp;utm_medium=email&amp;utm_term=0_65b67362bd-e6a3ee6723-92481413" xlink:type="simple">Hyundai unveils new Uber air taxi design</text:a></text:p>
          </table:table-cell>
        </table:table-row>
        <table:table-row table:style-name="ro3">
          <table:table-cell office:value-type="float" office:value="8" calcext:value-type="float">
            <text:p>8</text:p>
          </table:table-cell>
          <table:table-cell office:value-type="string" calcext:value-type="string">
            <text:p><text:a xlink:href="https://newatlas.com/alakai-skai-hydrogen-vtol-air-taxi/59911/?utm_source=New+Atlas+Subscribers&amp;utm_campaign=e6a3ee6723-EMAIL_CAMPAIGN_2020_04_13_01_23&amp;utm_medium=email&amp;utm_term=0_65b67362bd-e6a3ee6723-92481413" xlink:type="simple">Skai hydrogen-powered eVTOL air taxi</text:a></text:p>
          </table:table-cell>
        </table:table-row>
        <table:table-row table:style-name="ro3">
          <table:table-cell office:value-type="float" office:value="9" calcext:value-type="float">
            <text:p>9</text:p>
          </table:table-cell>
          <table:table-cell office:value-type="string" calcext:value-type="string">
            <text:p><text:a xlink:href="https://newatlas.com/aston-martin-volante-vision-vtol-concept/55482/?utm_source=New+Atlas+Subscribers&amp;utm_campaign=e6a3ee6723-EMAIL_CAMPAIGN_2020_04_13_01_23&amp;utm_medium=email&amp;utm_term=0_65b67362bd-e6a3ee6723-92481413" xlink:type="simple">Aston Martin's flying taxi concept</text:a></text:p>
          </table:table-cell>
        </table:table-row>
        <table:table-row table:style-name="ro3">
          <table:table-cell office:value-type="float" office:value="10" calcext:value-type="float">
            <text:p>10</text:p>
          </table:table-cell>
          <table:table-cell office:value-type="string" calcext:value-type="string">
            <text:p><text:a xlink:href="https://newatlas.com/aircraft/ehang-air-taxi-urban-mobility-seville/?utm_source=New+Atlas+Subscribers&amp;utm_campaign=e6a3ee6723-EMAIL_CAMPAIGN_2020_04_13_01_23&amp;utm_medium=email&amp;utm_term=0_65b67362bd-e6a3ee6723-92481413" xlink:type="simple">EHang flies into Spain to build air taxi test infrastructure</text:a></text:p>
          </table:table-cell>
        </table:table-row>
        <table:table-row table:style-name="ro3">
          <table:table-cell office:value-type="float" office:value="11" calcext:value-type="float">
            <text:p>11</text:p>
          </table:table-cell>
          <table:table-cell office:value-type="string" calcext:value-type="string">
            <text:p><text:a xlink:href="https://newatlas.com/nec-cartivator-flying-car-vtol/60916/?utm_source=New+Atlas+Subscribers&amp;utm_campaign=e6a3ee6723-EMAIL_CAMPAIGN_2020_04_13_01_23&amp;utm_medium=email&amp;utm_term=0_65b67362bd-e6a3ee6723-92481413" xlink:type="simple">NEC demonstrates wobbly multicopter flying car prototype</text:a></text:p>
          </table:table-cell>
        </table:table-row>
        <table:table-row table:style-name="ro4">
          <table:table-cell office:value-type="float" office:value="12" calcext:value-type="float">
            <text:p>12</text:p>
          </table:table-cell>
          <table:table-cell table:style-name="ce5" office:value-type="string" calcext:value-type="string">
            <text:p><text:a xlink:href="https://newatlas.com/volerian-flapping-flying-car/56886/?utm_source=New+Atlas+Subscribers&amp;utm_campaign=e6a3ee6723-EMAIL_CAMPAIGN_2020_04_13_01_23&amp;utm_medium=email&amp;utm_term=0_65b67362bd-e6a3ee6723-92481413" xlink:type="simple">Bizarre Volerian aircraft design replaces jets and props with flapping wings</text:a></text:p>
          </table:table-cell>
        </table:table-row>
        <table:table-row table:style-name="ro5">
          <table:table-cell/>
          <table:table-cell table:style-name="ce6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GB" style:font-name-asian="Microsoft YaHei" style:language-asian="zh" style:country-asian="CN" style:font-name-complex="Arial" style:language-complex="hi" style:country-complex="IN"/>
    </style:default-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0-04-13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20-04-13T14:39:03.386000000</meta:creation-date>
    <dc:date>2020-04-13T19:34:51.824000000</dc:date>
    <meta:editing-duration>PT3H6M22S</meta:editing-duration>
    <meta:editing-cycles>3</meta:editing-cycles>
    <meta:generator>LibreOffice/6.3.3.2$Windows_X86_64 LibreOffice_project/a64200df03143b798afd1ec74a12ab50359878ed</meta:generator>
    <meta:document-statistic meta:table-count="1" meta:cell-count="25" meta:object-count="0"/>
  </office:meta>
</office:document-meta>
</file>